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0.4591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a6ef26f66fcbc85e7d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Define Phase: Project Scope &amp; Objectiv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ject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ject Descrip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ject Objectiv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ject Deliverables (SELECTION options: Software Development, Hardware Procurement, Process Documentation, User Traini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rget Comple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imated Budget Cap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ject Charter Reference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ject Sponso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easure Phase: Data Collection &amp; Baseline Performanc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Collection Start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cess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seline Defect Rate (%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verage Cycle Time (Minute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asurement Method (SELECTION options: Manual Counting, Automated Sensor Data, Time Study, Sampli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tions and Anomali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aw Data Spreadsheet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Verifier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nalyze Phase: Root Cause Identific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mary Root Cause Category (SELECTION options: Human Error, Equipment Failure, Process Flaw, External Factor, Software Bu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ed Analysis Descrip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cident Discovery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tributing Factors Identified (SELECTION options: Lack of Training, Inadequate Maintenance, Environmental Conditions, System Latency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porting Evidence (Logs/Photos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imated Impact Magnitude (1-10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ad Investigato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mprove Phase: Solution Development &amp; Implement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olution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mplementation Roadmap Descrip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mplementation Priority (SELECTION options: Low, Medium, High, Critic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rget Deployment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velopment Tools Used (SELECTION options: Cloud Infrastructure, CI/CD Pipeline, Automated Testing, Containeriz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chnical Documentation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imated Budget (USD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ject Lead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ntrol Phase: Process Standardization &amp; Sustainability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ndard Operating Procedure (SOP) I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cess Description &amp; Standardized Workflow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trol Mechanisms Implemented (SELECTION options: Automated Alerts, Visual Management/Dashboards, Checklists, Periodic Audits, Poka-Yoke (Error Proofing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rget Performance Metric (KPI Valu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ext Scheduled Audit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pdated Process Documentation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cess Owne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roject Documentation &amp; Handover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andover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ject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andover Summary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ation Status (SELECTION options: Complete, In Progress, Pending Review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chnical Manuals &amp; Asset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lient Acceptance Signature (SIGNATUR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54" meta:object-count="0"/>
    <meta:generator>LibreOffice/24.2.7.2$Linux_X86_64 LibreOffice_project/420$Build-2</meta:generator>
  </office:meta>
</office:document-meta>
</file>