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8.9252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bb463ad9ba2f15e2c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Inspeção Visua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painel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danos visívei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regue fotografias do estado do painel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células danificadas (se houver)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m indícios de delaminação?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m sinais de descoloração?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 estado do dispositivo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Limpeza do paine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Limpez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 de início da limpez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limpeza utilizado (SELECTION options: Água e Pincel, Água desionizada, Produto de limpeza especializado para painéis solare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ssão da água (PSI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sobre a limpez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do painel (°C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Fiação e Conexõ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libre do fio (AWG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conector (SELECTION options: MC4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bricante de conector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entários sobre o estado do cab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 corrosão? (SELECTION options: Sim, Nã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lor do torque (Nm/lb-in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esempenho do Inversor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nsão de corrente contínua (V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nsão de corrente alternada (V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tência de saída (kW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ficiência (%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m códigos de erro? (SELECTION options: Nenhum, Sim, veja o texto completo., Não aplicável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lhes do Código de Erro (se aplicáve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atualização do firmwar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o de leitura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strutura de Montagem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lor do Torque (Nm/ft-lb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parafuso de fixação (de 1 a 10, sendo 10 = excelent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 corrosão? (SELECTION options: Sim.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e qualquer corrosão observada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egridade dos componentes de fixação? (SELECTION options: Intacto, Quebrado(a) / Danificado(a), Deformado, Aus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tância entre os pontos de fixação (mm/polegadas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terruptor de Desconexão de Corrente Contínu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Identificação do Switch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nsão de comutação (V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lterar o Estado Operacional (SELECTION options: Funcional, Com mau funcionamento., Necessita de Reparaç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/ Observaçõ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sinatura do Inspetor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istema de Aterrament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sobre a inspeção visual do condutor de aterrament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lor da Resistência de Aterramento (Ω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dição da conexão de aterramento (SELECTION options: Bom., Justo; razoável., Rui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 do Sistema de Aterrament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i detetada alguma corrosão nos componentes de aterramento?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ção da integridade da ligação do sistema de aterramento? (SELECTION options: Verificado, Não verificado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ão da vegetaç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tância até a vegetação mais próxima (pé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vegetação (SELECTION options: Árvores, Arbustos, Grama, Vinhas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as Preocupações Relativas à Vegetaçã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data de ajuste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 necessário fazer ajustes?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sobre as ações de otimização (se aplicável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onitorização de Desempenh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nsão de corrente contínua (V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nsão de corrente alternada (V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rente contínua (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rente alternada (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tência de saída (kW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Verificação de Desempenh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ário da Verificação de Desempenh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/Comentários sobre o desempenho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cumentaç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Inspeç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Inspeç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/Nota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nsão do painel (V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rente do painel (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sinatura do Técnico (SIGNATU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óxima manutenção programada (SELECTION options: 30 dias, 60 dias, 90 dias, Outros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0" meta:object-count="0"/>
    <meta:generator>LibreOffice/24.2.7.2$Linux_X86_64 LibreOffice_project/420$Build-2</meta:generator>
  </office:meta>
</office:document-meta>
</file>