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automatic-styles>
    <style:style style:name="co1" style:family="table-column">
      <style:table-column-properties fo:break-before="auto" style:column-width="21.2362in"/>
    </style:style>
    <style:style style:name="co2" style:family="table-column">
      <style:table-column-properties fo:break-before="auto" style:column-width="0.4752in"/>
    </style:style>
    <style:style style:name="co3" style:family="table-column">
      <style:table-column-properties fo:break-before="auto" style:column-width="0.4854in"/>
    </style:style>
    <style:style style:name="co4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</office:automatic-styles>
  <office:body>
    <office:spreadsheet>
      <table:calculation-settings table:automatic-find-labels="false" table:use-regular-expressions="false" table:use-wildcards="true"/>
      <table:table table:name="6a8fe885b463ad9ba2f15dba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row table:style-name="ro1">
          <table:table-cell office:value-type="string" calcext:value-type="string">
            <text:p>Label</text:p>
          </table:table-cell>
          <table:table-cell office:value-type="string" calcext:value-type="string">
            <text:p>Value</text:p>
          </table:table-cell>
          <table:table-cell office:value-type="string" calcext:value-type="string">
            <text:p>Notes</text:p>
          </table:table-cell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Created by ChecklistGuro (https://checklistguro.com)</text:p>
          </table:table-cell>
          <table:table-cell table:number-columns-repeated="2"/>
        </table:table-row>
        <table:table-row table:style-name="ro1" table:number-rows-repeated="2">
          <table:table-cell table:number-columns-repeated="3"/>
        </table:table-row>
        <table:table-row table:style-name="ro1">
          <table:table-cell office:value-type="string" calcext:value-type="string">
            <text:p>Informações e Credenciais da Empresa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ome legal da empresa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ome sob o qual a empresa opera (se aplicável)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Morada da empresa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nos de atividade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strutura Empresarial (SELECTION options: Empresário Individual, Parceria, Sociedade de Responsabilidade Limitada (SRL), Corporação, Outros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ópia da licença/registro comercial (UPLOAD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úmero de Identificação Fiscal Federal (EIN)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reve descrição das principais atividades e serviços oferecidos pela empresa. (TEXT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Estabilidade Financeira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Receita Bruta Anual (Últimos 3 anos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tivos Circulantes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Passivos de Curto Prazo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apital de giro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a da Última Demonstração Financeira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ubmeta os demonstrativos financeiros (por exemplo, balanço patrimonial, demonstração de resultados). (UPLOAD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lassificação de crédito (se disponível) (SELECTION options: Excelente, Bom., Justo; razoável., Ruim, Não se aplica.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xplicação de quaisquer questões ou preocupações financeiras relevantes. (TEXT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Seguros e Garantias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Limite de Cobertura do Seguro de Responsabilidade Civil Geral ($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Limite do valor da cobertura do seguro de acidentes de trabalho ($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Limite de Cobertura do Seguro de Responsabilidade Civil Automobilística (em dólares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ipo de cobertura do seguro de acidentes de trabalho (SELECTION options: Fundo Soberano, Seguro de saúde privado, Autossegurado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ertificado de Seguro (UPLOAD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ipo de ligação obrigatório (SELECTION options: Caução de Desempenho, Garantia de Pagamento, Caução de licitação, Nenhum é necessário.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apacidade de ligação ($) (NUMBER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Histórico de Segurança e Programa de Segurança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axa de incidentes com perda de tempo (nos últimos 3 anos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axa Total de Incidentes Registráveis (TTIR) (Últimos 3 anos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escrição do Programa de Segurança (incluindo formação, identificação de riscos e comunicação de incidentes)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ópia do Manual de Segurança (UPLOAD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Programas de Formação em Segurança Oferecidos (Marque todas as opções aplicáveis) (SELECTION options: Treinamento de 10 horas da OSHA, Curso de 30 horas da OSHA, Proteção contra quedas, Entrada em Espaço Confinado, Primeiros Socorros/Ressuscitação Cardiopulmonar (RCP), Outro (especifique no campo de texto longo)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a da última revisão do programa de segurança.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escreva o processo para investigar incidentes e implementar ações corretivas. (TEXT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Experiência e Referências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escreva 3 a 5 projetos de construção relevantes que tenham sido concluídos nos últimos 5 anos.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ipos de projetos normalmente realizados (selecione todas as opções aplicáveis) (SELECTION options: Residencial, Comercial, Industrial, Cuidados de saúde, Educacional, Governo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nos de experiência no setor da construção: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Por favor, apresente o portfólio de projetos/currículo que demonstre a sua experiência relevante. (UPLOAD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Forneça os dados de contacto (Nome, Número de telefone, Endereço de email) de 3 referências de clientes anteriores.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Interval típico de tamanho de projeto (com base no valor do contrato) (SELECTION options: Menor que 10.000 dólares., 10.000 $ - 50.000 $, 50.000 € - 250.000 €, 250.000 $ – 1.000.000 $, Mais de 1.000.000 de dólares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Controlo e Garantia de Qualidade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escreva o plano de controle de qualidade do subcontratado.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Quais processos de controlo de qualidade são utilizados? (SELECTION options: Inspeções, Testes, Auditorias, Revisões da documentação, Verificação por Terceiros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úmero médio de não conformidades por projeto (nos últimos 2 anos).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Forneça um modelo de lista de verificação ou formulário de controlo de qualidade utilizado em projetos anteriores. (UPLOAD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É designado um gestor de controlo de qualidade específico para cada projeto? (SELECTION options: Sim., Não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escreva detalhadamente o processo para identificar, documentar e corrigir problemas de qualidade. (TEXT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Conformidade Legal e Cumprimento das Normas Regulamentares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stado da Licença Comercial (SELECTION options: Ativo, Inativo, Penden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ópia da licença comercial. (UPLOAD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Registo junto das entidades competentes (por exemplo, Conselho Estadual de Licenciamento de Empreiteiros) (SELECTION options: Registado, Não é necessário., Isento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ópia dos documentos de registo (se aplicável) (UPLOAD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obertura do Seguro de Acidentes de Trabalho (SELECTION options: Em conformidade., Não está em conformidade., Não aplicável.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úmero da Apólice de Seguro de Acidentes de Trabalho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escrição de quaisquer questões legais ou regulamentares (por exemplo, penhoras, decisões judiciais).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a da última auditoria de conformidade legal (DATE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Pessoal e formação dos subcontratados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úmero de anos de experiência na área relevante.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reve descrição das funções e responsabilidades dos principais membros da equipa nos projetos.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urrículos dos principais membros da equipa do projeto (por exemplo, gestor de projeto, encarregado, técnico principal). (UPLOAD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Os funcionários estão certificados para realizar tarefas específicas (por exemplo, soldagem, acesso a espaços confinados)? (SELECTION options: Sim., Não, N/A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Lista de Certificações Relevantes Possuídas pelos Colaboradores (Selecione todas as que se aplicam) (SELECTION options: OSHA 30, Primeiros Socorros/Ressuscitação Cardiopulmonar (RCP), Soldador Certificado, Profissional Credenciado em LEED, Outro (especifique no campo de texto extenso)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e a opção «Outro» foi selecionada para as certificações, especifique, por favor.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a de validade da certificação principal do pessoal-chave (por exemplo, OSHA 30). (DATE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Equipamentos e Recursos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úmero de escavadeiras de propriedade ou em leasing.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úmero de caminhões basculantes próprios/arrendados.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úmero de Operadores Qualificados (Certificados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Lista de Equipamentos e Ferramentas Padrão (fornecer detalhes)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Lista de Inventário de Equipamentos (PDF/Excel) (UPLOAD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Programa de Manutenção de Equipamentos – Descrição (SELECTION options: Programa Oficial, Informal/Temporário, Sem programa formal.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a da última inspeção/manutenção do equipamento. (DATE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Análise de Contratos e Aspectos Legais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Licença Comercial Atual (em formato PDF) (UPLOAD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escreva quaisquer litígios ou reclamações legais anteriores (incluindo detalhes e resolução). Caso não existam, indique «Nenhum».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O subcontratado concorda em ficar vinculado aos termos e condições do contrato principal? (SELECTION options: Sim, Não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O subcontratado possui uma política escrita sobre conflitos de interesse? (SELECTION options: Sim, Não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escreva o processo que o subempreiteiro utiliza para tratar de alterações de pedido e reclamações.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esvio máximo permitido em relação aos termos de pagamento acordados (em dias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a de assinatura do acordo. (DATE)</text:p>
          </table:table-cell>
          <table:table-cell table:number-columns-repeated="2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Noto Sans CJK SC" style:font-size-asian="10pt" style:language-asian="zh" style:country-asian="CN" style:font-name-complex="Noto Sans Devanagari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DejaVu Sans'" style:font-family-generic-asian="system" style:font-pitch-asian="variable" style:font-size-asian="12pt" style:language-asian="zh" style:country-asian="CN" style:font-family-complex="'Noto Sans'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Liberation Sans" fo:font-family="'Liberation Sans'" style:font-family-generic="swiss" style:font-pitch="variable" fo:font-size="10pt" style:font-name-asian="Noto Sans CJK SC" style:font-family-asian="'Noto Sans CJK SC'" style:font-family-generic-asian="system" style:font-pitch-asian="variable" style:font-size-asian="10pt" style:font-name-complex="Noto Sans Devanagari" style:font-family-complex="'Noto Sans Devanagari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7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document-statistic meta:table-count="1" meta:cell-count="85" meta:object-count="0"/>
    <meta:generator>LibreOffice/24.2.7.2$Linux_X86_64 LibreOffice_project/420$Build-2</meta:generator>
  </office:meta>
</office:document-meta>
</file>