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top="0in" fo:margin-bottom="0.0835in" style:contextual-spacing="false"/>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0pt" fo:font-weight="normal" style:font-size-asian="10pt" style:font-weight-asian="normal" style:font-size-complex="10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LISTA DE VERIFICAÇÃO PARA A PRÉ-QUALIFICAÇÃO DE SUBCONTRATADOS</text:span></text:p>
      <text:p text:style-name="P1"/>
      <text:p text:style-name="P1"><text:span text:style-name="T2">Created by ChecklistGuro (https://checklistguro.com)</text:span></text:p>
      <text:p text:style-name="P1"/>
      <text:p text:style-name="P1"/>
      <text:p text:style-name="P1"><text:span text:style-name="T1">--- INFORMAÇÕES E CREDENCIAIS DA EMPRESA ---</text:span></text:p>
      <text:p text:style-name="P1"><text:span text:style-name="T2">[ ] Nome legal da empresa</text:span></text:p>
      <text:p text:style-name="P1"><text:span text:style-name="T2">[ ] Nome sob o qual a empresa opera (se aplicável)</text:span></text:p>
      <text:p text:style-name="P1"><text:span text:style-name="T2">[ ] Morada da empresa</text:span></text:p>
      <text:p text:style-name="P1"><text:span text:style-name="T2">[ ] Anos de atividade</text:span></text:p>
      <text:p text:style-name="P1"><text:span text:style-name="T2">[ ] Estrutura Empresarial (Empresário Individual, Parceria, Sociedade de Responsabilidade Limitada (SRL), Corporação, Outros)</text:span></text:p>
      <text:p text:style-name="P1"><text:span text:style-name="T2">[ ] Cópia da licença/registro comercial</text:span></text:p>
      <text:p text:style-name="P1"><text:span text:style-name="T2">[ ] Número de Identificação Fiscal Federal (EIN)</text:span></text:p>
      <text:p text:style-name="P1"><text:span text:style-name="T2">[ ] Breve descrição das principais atividades e serviços oferecidos pela empresa.</text:span></text:p>
      <text:p text:style-name="P1"/>
      <text:p text:style-name="P1"><text:span text:style-name="T1">--- ESTABILIDADE FINANCEIRA ---</text:span></text:p>
      <text:p text:style-name="P1"><text:span text:style-name="T2">[ ] Receita Bruta Anual (Últimos 3 anos)</text:span></text:p>
      <text:p text:style-name="P1"><text:span text:style-name="T2">[ ] Ativos Circulantes</text:span></text:p>
      <text:p text:style-name="P1"><text:span text:style-name="T2">[ ] Passivos de Curto Prazo</text:span></text:p>
      <text:p text:style-name="P1"><text:span text:style-name="T2">[ ] Capital de giro</text:span></text:p>
      <text:p text:style-name="P1"><text:soft-page-break/><text:span text:style-name="T2">[ ] Data da Última Demonstração Financeira</text:span></text:p>
      <text:p text:style-name="P1"><text:span text:style-name="T2">[ ] Submeta os demonstrativos financeiros (por exemplo, balanço patrimonial, demonstração de resultados).</text:span></text:p>
      <text:p text:style-name="P1"><text:span text:style-name="T2">[ ] Classificação de crédito (se disponível) (Excelente, Bom., Justo; razoável., Ruim, Não se aplica.)</text:span></text:p>
      <text:p text:style-name="P1"><text:span text:style-name="T2">[ ] Explicação de quaisquer questões ou preocupações financeiras relevantes.</text:span></text:p>
      <text:p text:style-name="P1"/>
      <text:p text:style-name="P1"><text:span text:style-name="T1">--- SEGUROS E GARANTIAS ---</text:span></text:p>
      <text:p text:style-name="P1"><text:span text:style-name="T2">[ ] Limite de Cobertura do Seguro de Responsabilidade Civil Geral ($)</text:span></text:p>
      <text:p text:style-name="P1"><text:span text:style-name="T2">[ ] Limite do valor da cobertura do seguro de acidentes de trabalho ($)</text:span></text:p>
      <text:p text:style-name="P1"><text:span text:style-name="T2">[ ] Limite de Cobertura do Seguro de Responsabilidade Civil Automobilística (em dólares)</text:span></text:p>
      <text:p text:style-name="P1"><text:span text:style-name="T2">[ ] Tipo de cobertura do seguro de acidentes de trabalho (Fundo Soberano, Seguro de saúde privado, Autossegurado)</text:span></text:p>
      <text:p text:style-name="P1"><text:span text:style-name="T2">[ ] Certificado de Seguro</text:span></text:p>
      <text:p text:style-name="P1"><text:span text:style-name="T2">[ ] Tipo de ligação obrigatório (Caução de Desempenho, Garantia de Pagamento, Caução de licitação, Nenhum é necessário.)</text:span></text:p>
      <text:p text:style-name="P1"><text:span text:style-name="T2">[ ] Capacidade de ligação ($)</text:span></text:p>
      <text:p text:style-name="P1"/>
      <text:p text:style-name="P1"><text:span text:style-name="T1">--- HISTÓRICO DE SEGURANÇA E PROGRAMA DE SEGURANÇA ---</text:span></text:p>
      <text:p text:style-name="P1"><text:span text:style-name="T2">[ ] Taxa de incidentes com perda de tempo (nos últimos 3 anos)</text:span></text:p>
      <text:p text:style-name="P1"><text:span text:style-name="T2">[ ] Taxa Total de Incidentes Registráveis (TTIR) (Últimos 3 anos)</text:span></text:p>
      <text:p text:style-name="P1"><text:span text:style-name="T2">[ ] Descrição do Programa de Segurança (incluindo formação, identificação de riscos e comunicação de incidentes)</text:span></text:p>
      <text:p text:style-name="P1"><text:span text:style-name="T2">[ ] Cópia do Manual de Segurança</text:span></text:p>
      <text:p text:style-name="P1"><text:span text:style-name="T2">[ ] Programas de Formação em Segurança Oferecidos (Marque todas as opções aplicáveis) (Treinamento de 10 horas da OSHA, Curso de 30 horas da OSHA, Proteção contra quedas, Entrada em Espaço Confinado, Primeiros Socorros/Ressuscitação Cardiopulmonar (RCP), Outro (especifique no campo de texto longo))</text:span></text:p>
      <text:p text:style-name="P1"><text:span text:style-name="T2">[ ] Data da última revisão do programa de segurança.</text:span></text:p>
      <text:p text:style-name="P1"><text:soft-page-break/><text:span text:style-name="T2">[ ] Descreva o processo para investigar incidentes e implementar ações corretivas.</text:span></text:p>
      <text:p text:style-name="P1"/>
      <text:p text:style-name="P1"><text:span text:style-name="T1">--- EXPERIÊNCIA E REFERÊNCIAS ---</text:span></text:p>
      <text:p text:style-name="P1"><text:span text:style-name="T2">[ ] Descreva 3 a 5 projetos de construção relevantes que tenham sido concluídos nos últimos 5 anos.</text:span></text:p>
      <text:p text:style-name="P1"><text:span text:style-name="T2">[ ] Tipos de projetos normalmente realizados (selecione todas as opções aplicáveis) (Residencial, Comercial, Industrial, Cuidados de saúde, Educacional, Governo)</text:span></text:p>
      <text:p text:style-name="P1"><text:span text:style-name="T2">[ ] Anos de experiência no setor da construção:</text:span></text:p>
      <text:p text:style-name="P1"><text:span text:style-name="T2">[ ] Por favor, apresente o portfólio de projetos/currículo que demonstre a sua experiência relevante.</text:span></text:p>
      <text:p text:style-name="P1"><text:span text:style-name="T2">[ ] Forneça os dados de contacto (Nome, Número de telefone, Endereço de email) de 3 referências de clientes anteriores.</text:span></text:p>
      <text:p text:style-name="P1"><text:span text:style-name="T2">[ ] Interval típico de tamanho de projeto (com base no valor do contrato) (Menor que 10.000 dólares., 10.000 $ - 50.000 $, 50.000 € - 250.000 €, 250.000 $ – 1.000.000 $, Mais de 1.000.000 de dólares)</text:span></text:p>
      <text:p text:style-name="P1"/>
      <text:p text:style-name="P1"><text:span text:style-name="T1">--- CONTROLO E GARANTIA DE QUALIDADE ---</text:span></text:p>
      <text:p text:style-name="P1"><text:span text:style-name="T2">[ ] Descreva o plano de controle de qualidade do subcontratado.</text:span></text:p>
      <text:p text:style-name="P1"><text:span text:style-name="T2">[ ] Quais processos de controlo de qualidade são utilizados? (Inspeções, Testes, Auditorias, Revisões da documentação, Verificação por Terceiros)</text:span></text:p>
      <text:p text:style-name="P1"><text:span text:style-name="T2">[ ] Número médio de não conformidades por projeto (nos últimos 2 anos).</text:span></text:p>
      <text:p text:style-name="P1"><text:span text:style-name="T2">[ ] Forneça um modelo de lista de verificação ou formulário de controlo de qualidade utilizado em projetos anteriores.</text:span></text:p>
      <text:p text:style-name="P1"><text:span text:style-name="T2">[ ] É designado um gestor de controlo de qualidade específico para cada projeto? (Sim., Não)</text:span></text:p>
      <text:p text:style-name="P1"><text:span text:style-name="T2">[ ] Descreva detalhadamente o processo para identificar, documentar e corrigir problemas de qualidade.</text:span></text:p>
      <text:p text:style-name="P1"/>
      <text:p text:style-name="P1"><text:span text:style-name="T1">--- CONFORMIDADE LEGAL E CUMPRIMENTO DAS NORMAS REGULAMENTARES ---</text:span></text:p>
      <text:p text:style-name="P1"><text:span text:style-name="T2">[ ] Estado da Licença Comercial (Ativo, Inativo, Pendente)</text:span></text:p>
      <text:p text:style-name="P1"><text:span text:style-name="T2">[ ] Cópia da licença comercial.</text:span></text:p>
      <text:p text:style-name="P1"><text:soft-page-break/><text:span text:style-name="T2">[ ] Registo junto das entidades competentes (por exemplo, Conselho Estadual de Licenciamento de Empreiteiros) (Registado, Não é necessário., Isento)</text:span></text:p>
      <text:p text:style-name="P1"><text:span text:style-name="T2">[ ] Cópia dos documentos de registo (se aplicável)</text:span></text:p>
      <text:p text:style-name="P1"><text:span text:style-name="T2">[ ] Cobertura do Seguro de Acidentes de Trabalho (Em conformidade., Não está em conformidade., Não aplicável.)</text:span></text:p>
      <text:p text:style-name="P1"><text:span text:style-name="T2">[ ] Número da Apólice de Seguro de Acidentes de Trabalho</text:span></text:p>
      <text:p text:style-name="P1"><text:span text:style-name="T2">[ ] Descrição de quaisquer questões legais ou regulamentares (por exemplo, penhoras, decisões judiciais).</text:span></text:p>
      <text:p text:style-name="P1"><text:span text:style-name="T2">[ ] Data da última auditoria de conformidade legal</text:span></text:p>
      <text:p text:style-name="P1"/>
      <text:p text:style-name="P1"><text:span text:style-name="T1">--- PESSOAL E FORMAÇÃO DOS SUBCONTRATADOS ---</text:span></text:p>
      <text:p text:style-name="P1"><text:span text:style-name="T2">[ ] Número de anos de experiência na área relevante.</text:span></text:p>
      <text:p text:style-name="P1"><text:span text:style-name="T2">[ ] Breve descrição das funções e responsabilidades dos principais membros da equipa nos projetos.</text:span></text:p>
      <text:p text:style-name="P1"><text:span text:style-name="T2">[ ] Currículos dos principais membros da equipa do projeto (por exemplo, gestor de projeto, encarregado, técnico principal).</text:span></text:p>
      <text:p text:style-name="P1"><text:span text:style-name="T2">[ ] Os funcionários estão certificados para realizar tarefas específicas (por exemplo, soldagem, acesso a espaços confinados)? (Sim., Não, N/A)</text:span></text:p>
      <text:p text:style-name="P1"><text:span text:style-name="T2">[ ] Lista de Certificações Relevantes Possuídas pelos Colaboradores (Selecione todas as que se aplicam) (OSHA 30, Primeiros Socorros/Ressuscitação Cardiopulmonar (RCP), Soldador Certificado, Profissional Credenciado em LEED, Outro (especifique no campo de texto extenso))</text:span></text:p>
      <text:p text:style-name="P1"><text:span text:style-name="T2">[ ] Se a opção «Outro» foi selecionada para as certificações, especifique, por favor.</text:span></text:p>
      <text:p text:style-name="P1"><text:span text:style-name="T2">[ ] Data de validade da certificação principal do pessoal-chave (por exemplo, OSHA 30).</text:span></text:p>
      <text:p text:style-name="P1"/>
      <text:p text:style-name="P1"><text:span text:style-name="T1">--- EQUIPAMENTOS E RECURSOS ---</text:span></text:p>
      <text:p text:style-name="P1"><text:span text:style-name="T2">[ ] Número de escavadeiras de propriedade ou em leasing.</text:span></text:p>
      <text:p text:style-name="P1"><text:span text:style-name="T2">[ ] Número de caminhões basculantes próprios/arrendados.</text:span></text:p>
      <text:p text:style-name="P1"><text:span text:style-name="T2">[ ] Número de Operadores Qualificados (Certificados)</text:span></text:p>
      <text:p text:style-name="P1"><text:span text:style-name="T2">[ ] Lista de Equipamentos e Ferramentas Padrão (fornecer detalhes)</text:span></text:p>
      <text:p text:style-name="P1"><text:soft-page-break/><text:span text:style-name="T2">[ ] Lista de Inventário de Equipamentos (PDF/Excel)</text:span></text:p>
      <text:p text:style-name="P1"><text:span text:style-name="T2">[ ] Programa de Manutenção de Equipamentos – Descrição (Programa Oficial, Informal/Temporário, Sem programa formal.)</text:span></text:p>
      <text:p text:style-name="P1"><text:span text:style-name="T2">[ ] Data da última inspeção/manutenção do equipamento.</text:span></text:p>
      <text:p text:style-name="P1"/>
      <text:p text:style-name="P1"><text:span text:style-name="T1">--- ANÁLISE DE CONTRATOS E ASPECTOS LEGAIS ---</text:span></text:p>
      <text:p text:style-name="P1"><text:span text:style-name="T2">[ ] Licença Comercial Atual (em formato PDF)</text:span></text:p>
      <text:p text:style-name="P1"><text:span text:style-name="T2">[ ] Descreva quaisquer litígios ou reclamações legais anteriores (incluindo detalhes e resolução). Caso não existam, indique «Nenhum».</text:span></text:p>
      <text:p text:style-name="P1"><text:span text:style-name="T2">[ ] O subcontratado concorda em ficar vinculado aos termos e condições do contrato principal? (Sim, Não)</text:span></text:p>
      <text:p text:style-name="P1"><text:span text:style-name="T2">[ ] O subcontratado possui uma política escrita sobre conflitos de interesse? (Sim, Não)</text:span></text:p>
      <text:p text:style-name="P1"><text:span text:style-name="T2">[ ] Descreva o processo que o subempreiteiro utiliza para tratar de alterações de pedido e reclamações.</text:span></text:p>
      <text:p text:style-name="P1"><text:span text:style-name="T2">[ ] Desvio máximo permitido em relação aos termos de pagamento acordados (em dias)</text:span></text:p>
      <text:p text:style-name="P1"><text:span text:style-name="T2">[ ] Data de assinatura do acordo.</text:span></text:p>
      <text:p text:style-name="P1"/>
      <text:p text:style-name="P1"><text:span text:style-name="T1">--- END OF TEMPLATE ---</text:span></text:p>
      <text:p text:style-name="P1"><text:span text:style-name="T2">Transform this text into a digital, automated, and trackable mobile app!</text:span></text:p>
      <text:p text:style-name="P1"><text:span text:style-name="T2">Visit: https://checklistguro.com/templates/construction/subcontractor-prequalification-checklist</text:span></text:p>
      <text:p text:style-name="P1"><text:span text:style-name="T2">(Click "Install Template" to launch your digital inspection tool immediately)</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class="chapter">
      <style:text-properties fo:font-size="28pt" style:font-size-asian="28pt" style:font-size-complex="28pt"/>
    </style:style>
    <style:style style:name="Heading_20_1" style:display-name="Heading 1" style:family="paragraph" style:parent-style-name="Heading" style:class="text">
      <style:text-properties fo:color="#2e74b5" loext:opacity="100%" fo:font-size="16pt" style:font-size-asian="16pt" style:font-size-complex="16pt"/>
    </style:style>
    <style:style style:name="Heading_20_2" style:display-name="Heading 2" style:family="paragraph" style:parent-style-name="Heading" style:class="text">
      <style:text-properties fo:color="#2e74b5" loext:opacity="100%" fo:font-size="13pt" style:font-size-asian="13pt" style:font-size-complex="13pt"/>
    </style:style>
    <style:style style:name="Heading_20_3" style:display-name="Heading 3" style:family="paragraph" style:parent-style-name="Heading" style:class="text">
      <style:text-properties fo:color="#1f4d78" loext:opacity="100%" fo:font-size="12pt" style:font-size-asian="12pt" style:font-size-complex="12pt"/>
    </style:style>
    <style:style style:name="Heading_20_4" style:display-name="Heading 4" style:family="paragraph" style:parent-style-name="Heading" style:class="text">
      <style:text-properties fo:color="#2e74b5" loext:opacity="100%" fo:font-style="italic" style:font-style-asian="italic" style:font-style-complex="italic"/>
    </style:style>
    <style:style style:name="Heading_20_5" style:display-name="Heading 5" style:family="paragraph" style:parent-style-name="Heading" style:class="text">
      <style:text-properties fo:color="#2e74b5" loext:opacity="100%"/>
    </style:style>
    <style:style style:name="Heading_20_6" style:display-name="Heading 6" style:family="paragraph" style:parent-style-name="Heading" style:class="text">
      <style:text-properties fo:color="#1f4d78" loext:opacity="100%"/>
    </style:style>
    <style:style style:name="Strong_20_Emphasis" style:display-name="Strong Emphasis" style:family="paragraph">
      <style:text-properties fo:font-weight="bold" style:font-weight-asian="bold" style:font-weight-complex="bold"/>
    </style:style>
    <style:style style:name="List_20_Paragraph" style:display-name="List Paragraph" style:family="paragraph"/>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font-size-asian="10pt" style:font-size-complex="10pt"/>
    </style:style>
    <style:style style:name="Internet_20_link" style:display-name="Internet link" style:family="text">
      <style:text-properties fo:color="#0563c1"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loext:linked-style-name="Footnote">
      <style:text-properties fo:font-size="10pt" style:font-size-asian="10pt" style:font-size-complex="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Text_20_Char" style:display-name="Endnote Text Char" style:family="text" loext:linked-style-name="Endnote">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Un-named</meta:initial-creator>
    <dc:creator>Un-named</dc:creator>
    <meta:editing-cycles>1</meta:editing-cycles>
    <meta:creation-date>2026-08-27T07:34:15.339000000</meta:creation-date>
    <dc:date>2026-08-27T07:34:15.339000000</dc:date>
    <meta:document-statistic meta:table-count="0" meta:image-count="0" meta:object-count="0" meta:page-count="5" meta:paragraph-count="87" meta:word-count="1029" meta:character-count="6685" meta:non-whitespace-character-count="5741"/>
    <meta:generator>LibreOffice/24.2.7.2$Linux_X86_64 LibreOffice_project/420$Build-2</meta:generator>
  </office:meta>
</office:document-meta>
</file>