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ystem" style:font-pitch="variable"/>
  </office:font-face-decls>
  <office:automatic-styles>
    <style:style style:name="co1" style:family="table-column">
      <style:table-column-properties fo:break-before="auto" style:column-width="20.2819in"/>
    </style:style>
    <style:style style:name="co2" style:family="table-column">
      <style:table-column-properties fo:break-before="auto" style:column-width="0.4752in"/>
    </style:style>
    <style:style style:name="co3" style:family="table-column">
      <style:table-column-properties fo:break-before="auto" style:column-width="0.4854in"/>
    </style:style>
    <style:style style:name="co4" style:family="table-column">
      <style:table-column-properties fo:break-before="auto" style:column-width="0.889in"/>
    </style:style>
    <style:style style:name="ro1" style:family="table-row">
      <style:table-row-properties style:row-height="0.178in" fo:break-before="auto" style:use-optimal-row-height="true"/>
    </style:style>
    <style:style style:name="ta1" style:family="table" style:master-page-name="Default">
      <style:table-properties table:display="true" style:writing-mode="lr-tb"/>
    </style:style>
  </office:automatic-styles>
  <office:body>
    <office:spreadsheet>
      <table:calculation-settings table:automatic-find-labels="false" table:use-regular-expressions="false" table:use-wildcards="true"/>
      <table:table table:name="6a8fe885b463ad9ba2f15dc4" table:style-name="ta1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row table:style-name="ro1">
          <table:table-cell office:value-type="string" calcext:value-type="string">
            <text:p>Label</text:p>
          </table:table-cell>
          <table:table-cell office:value-type="string" calcext:value-type="string">
            <text:p>Value</text:p>
          </table:table-cell>
          <table:table-cell office:value-type="string" calcext:value-type="string">
            <text:p>Notes</text:p>
          </table:table-cell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Created by ChecklistGuro (https://checklistguro.com)</text:p>
          </table:table-cell>
          <table:table-cell table:number-columns-repeated="2"/>
        </table:table-row>
        <table:table-row table:style-name="ro1" table:number-rows-repeated="2">
          <table:table-cell table:number-columns-repeated="3"/>
        </table:table-row>
        <table:table-row table:style-name="ro1">
          <table:table-cell office:value-type="string" calcext:value-type="string">
            <text:p>Definição e objetivos do projeto (STEP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Objetivos e metas do projeto (detalhados)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Estimativa Inicial do Orçamento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Retorno sobre o investimento (ROI) previsto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Principais Expectativas e Prioridades das Partes Interessadas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Método de Execução do Projeto (por exemplo, Projeto-Licitação-Construção, Projeto-Construção, Gerenciamento de Construção com Assunção de Riscos) (SELECTION options: Projeto-Licitação-Construção, Projeto e construção, Gerenciamento de Mudanças com Avaliação de Riscos, Entrega de Projetos Integrada (EPI)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ata original de conclusão do projeto (DAT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Indicadores-chave de desempenho (KPIs) para o sucesso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Restrições e Limitações (por exemplo, restrições do site, requisitos regulamentares) (TEXT)</text:p>
          </table:table-cell>
          <table:table-cell table:number-columns-repeated="2"/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Design e Planeamento (STEP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escreva o conceito inicial do projeto e as suas principais premissas.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Foram utilizadas técnicas de BIM (Modelagem da Informação da Construção) na fase de projeto? (SELECTION options: Sim, Não, Parcialment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Estimativa do número inicial de horas dedicadas ao desenvolvimento do projeto.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Que alternativas de design foram consideradas (se houver)? (SELECTION options: Projetos Alternativos de Infraestrutura, Sistemas Estruturais Alternativos, Diferentes opções de materiais, Layout Arquitetónico Modificado, Componentes pré-fabricados., Nenhum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Resuma os motivos que justificam a escolha da abordagem de design utilizada em comparação com outras alternativas.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Foram utilizados elementos de design padrão ou repetitivos? (SELECTION options: Sim, Não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Registe todas as áreas em que a simplificação do design foi inicialmente rejeitada e as razões por trás dessa rejeição.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ata da última revisão do projeto. (DATE)</text:p>
          </table:table-cell>
          <table:table-cell table:number-columns-repeated="2"/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Materiais e Componentes (STEP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Especificação padrão para a composição do concreto? (SELECTION options: Sim – Cumpre os requisitos., Não – Possibilidade de otimização.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Tipo de aço atual (por exemplo, ASTM A36)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Foram consideradas alternativas para os tipos de aço? (SELECTION options: Não, Sim — Avaliado para identificar possíveis reduções de custos.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escrição das opções de materiais alternativos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Estimativa de redução de custos (materiais alternativos)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Fichas de Especificações de Materiais (Alternativas) (UPLOAD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Quais materiais poderiam ser substituídos para otimizar custos ou melhorar o desempenho? (SELECTION options: Concreto, Aço, Madeira, Isolamento, Cobertura)</text:p>
          </table:table-cell>
          <table:table-cell table:number-columns-repeated="2"/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Métodos de construção (STEP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Análise da Sequência de Construção (SELECTION options: Sequência Atual em Revisão, Sequenciamento alternativo em análise., Não são necessárias alterações.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escreva as potenciais oportunidades de pré-fabricação.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Estimativa da redução das horas de trabalho (se aplicável)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Técnicas de construção avaliadas. (SELECTION options: Princípios da Construção Enxuta, Modelagem da Informação da Construção (MIC), Construção Modular, Impressão 3D, Logística do local aprimorada., Nenhum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Análise da Utilização de Equipamentos (SELECTION options: Utilização Ótima dos Equipamentos, Análise de Custos de Aluguel de Equipamentos, Equipamentos alternativos considerados, Melhorias na eficiência dos equipamentos implementadas.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Registe todas as alterações na Metodologia de Construção. (TEXT)</text:p>
          </table:table-cell>
          <table:table-cell table:number-columns-repeated="2"/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Seleção e Gestão de Subcontratados (STEP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O processo de licitação é adequado? (SELECTION options: Processo de Lances Totalmente Competitivo, Leilão com um número limitado de participantes., Justificativa para a escolha de um único fornecedor é obrigatória.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Número de propostas recebidas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Justificativa para a seleção de um único fornecedor (se aplicável)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Qual o status de pré-qualificação do subcontratado? (SELECTION options: Totalmente pré-qualificado(a), Requer análise adicional., Não pré-qualificado(a)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Certificados de Seguro de Subcontratados (UPLOAD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Resumo do desempenho anterior do subcontratado.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Preço da proposta do subcontratado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Tipo de contrato? (SELECTION options: Preço Fixo, Custo mais margem de lucro, Tempo e Materiais)</text:p>
          </table:table-cell>
          <table:table-cell table:number-columns-repeated="2"/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Integração de Sistemas (STEP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escreva as práticas atuais de coordenação entre os sistemas de climatização, ventilação e aquecimento (HVAC), elétrico e de canalização.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As ferramentas BIM (Modelagem de Informações da Construção) estão sendo utilizadas para a coordenação de sistemas? Em caso afirmativo, quais? (SELECTION options: Sim, Revit., Sim, ArchiCAD., Sim, Navisworks., Sim, Outro (especifique no campo de texto longo)., Não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Redução estimada de conflitos/incompatibilidades através da melhoria da coordenação dos sistemas (em percentagem).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Que potenciais desafios de integração foram identificados? (SELECTION options: Limitações de espaço, Acessibilidade de equipamentos, Ruído e Vibração, Estética, Conformidade com os padrões de codificação, Outro (especificar no campo de texto longo)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escreva quaisquer métodos alternativos de roteamento ou integração propostos para os serviços, de forma a minimizar conflitos.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Existe uma programação estabelecida para as reuniões de coordenação centralizada dos sistemas? Em caso afirmativo, com que frequência? (SELECTION options: Semanal, Quinzenal, Mensal, Sem horário definido.)</text:p>
          </table:table-cell>
          <table:table-cell table:number-columns-repeated="2"/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Análise do Custo do Ciclo de Vida (STEP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Custo Inicial Estimado da Construção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Custo anual estimado de manutenção (ano 1)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Custo operacional anual estimado (energia, água, etc. – ano 1)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Custo anual estimado do seguro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Custo anual estimado do imposto predial.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Taxa de Desconto Estimada (para o Cálculo do Valor Presente)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Tempo de vida útil estimado (anos)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Pressupostos utilizados para as estimativas de custos do ciclo de vida (por exemplo, taxas de inflação, custos operacionais futuros). (TEXT)</text:p>
          </table:table-cell>
          <table:table-cell table:number-columns-repeated="2"/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Sustentabilidade e impacto ambiental (STEP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Os materiais reciclados têm prioridade? (SELECTION options: Sim, Não, Parcial/Considerado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Valor-alvo de U para o invólucro do edifício (W/m²·K)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Que estratégias sustentáveis estão a ser consideradas? (SELECTION options: Integração de Painéis Solares, Captação de Água da Chuva, Implementação de Telhados Verdes, Projeto de Ventilação Natural, Materiais com baixo teor de COV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escrição das iniciativas para minimizar o desperdício de materiais durante a construção.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Está a ser obtida uma certificação LEED ou outra certificação de construção sustentável? (SELECTION options: Sim., Não, Tendo em conta / Considerando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Redução estimada no consumo de energia (em percentagem)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etalhes sobre a origem dos materiais sustentáveis (por exemplo, fornecedores locais, certificações). (TEXT)</text:p>
          </table:table-cell>
          <table:table-cell table:number-columns-repeated="2"/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Avaliação e Mitigação de Riscos (STEP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Identifique os riscos potenciais (custo, cronograma, qualidade, segurança).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Impacto Estimado de Cada Risco nos Custos (€)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Categoria de risco (custo, cronograma, qualidade, segurança, impacto ambiental) (SELECTION options: Custo, Agendar / Programar, Qualidade, Segurança, Ambiental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Possíveis Estratégias de Mitigação (SELECTION options: Planeamento de Contingência, Engenharia de Valor, Materiais alternativos, Comunicação aprimorada., Construção por Fases, Aquisição Antecipada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Prioridade do Risco (Alta, Média, Baixa) (SELECTION options: Alto, Médio, Baixo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ata de Conclusão da Implementação das Medidas de Mitigação (DAT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escrição detalhada da ação de mitigação proposta.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Parte Responsável pela Mitigação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Estado do Risco (Aberto, Em Andamento, Encerrado) (SELECTION options: Abrir, Em andamento., Fechado)</text:p>
          </table:table-cell>
          <table:table-cell table:number-columns-repeated="2"/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Gestão de Compras e Contratos (STEP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Estratégia de aquisições definida? (SELECTION options: Licitação Competitiva, Proposta Negociada, Projeto e construção (integrados), Aceleração de processo.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Resumo dos Critérios de Avaliação das Propostas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Número de propostas recebidas.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Tipo de contrato (SELECTION options: Preço Fixo, Custo mais margem, Tempo e Materiais, Preço Unitário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Principais Riscos Contratuais Identificados e Planos de Mitigação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ata limite para apresentação de propostas (DAT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Carregue os principais documentos da proposta (por exemplo, folhas de proposta, declarações de qualificação). (UPLOAD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Tipo de cronograma de pagamentos? (SELECTION options: Pagamentos Progressivos, Baseado em marcos definidos, Valor fixo)</text:p>
          </table:table-cell>
          <table:table-cell table:number-columns-repeated="2"/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ystem" style:font-pitch="variable"/>
  </office:font-face-decls>
  <office:styles>
    <style:default-style style:family="table-cell">
      <style:paragraph-properties style:tab-stop-distance="0.5in"/>
      <style:text-properties style:font-name="Liberation Sans" fo:font-size="10pt" fo:language="en" fo:country="US" style:font-name-asian="Noto Sans CJK SC" style:font-size-asian="10pt" style:language-asian="zh" style:country-asian="CN" style:font-name-complex="Noto Sans Devanagari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1181in" draw:shadow-offset-y="0.1181in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'DejaVu Sans'" style:font-family-generic-asian="system" style:font-pitch-asian="variable" style:font-size-asian="12pt" style:language-asian="zh" style:country-asian="CN" style:font-family-complex="'Noto Sans'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Arrowheads_20_1" draw:marker-start-width="0.0787in" draw:marker-start-center="false" draw:fill="solid" draw:fill-color="#ffffc0" draw:auto-grow-height="true" draw:auto-grow-width="false" fo:padding-top="0.0394in" fo:padding-bottom="0.0394in" fo:padding-left="0.0394in" fo:padding-right="0.0394in" draw:shadow="visible" draw:shadow-offset-x="0.0394in" draw:shadow-offset-y="0.0394in"/>
      <style:text-properties style:font-name="Liberation Sans" fo:font-family="'Liberation Sans'" style:font-family-generic="swiss" style:font-pitch="variable" fo:font-size="10pt" style:font-name-asian="Noto Sans CJK SC" style:font-family-asian="'Noto Sans CJK SC'" style:font-family-generic-asian="system" style:font-pitch-asian="variable" style:font-size-asian="10pt" style:font-name-complex="Noto Sans Devanagari" style:font-family-complex="'Noto Sans Devanagari'" style:font-family-generic-complex="system" style:font-pitch-complex="variable" style:font-size-complex="10pt"/>
    </style:style>
    <number:number-style style:name="N0">
      <number:number number:min-integer-digits="1"/>
    </number:number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Arrowheads_20_1" draw:display-name="Arrowhead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1.5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1.5pt solid #000000" fo:padding="0.0071in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27">00/00/0000</text:date>, <text:time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document-statistic meta:table-count="1" meta:cell-count="89" meta:object-count="0"/>
    <meta:generator>LibreOffice/24.2.7.2$Linux_X86_64 LibreOffice_project/420$Build-2</meta:generator>
  </office:meta>
</office:document-meta>
</file>