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ÇÃO PARA ANÁLISE DE VALOR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DEFINIÇÃO E OBJETIVOS DO PROJETO ---</text:span></text:p>
      <text:p text:style-name="P1"><text:span text:style-name="T2">[ ] Objetivos e metas do projeto (detalhados)</text:span></text:p>
      <text:p text:style-name="P1"><text:span text:style-name="T2">[ ] Estimativa Inicial do Orçamento</text:span></text:p>
      <text:p text:style-name="P1"><text:span text:style-name="T2">[ ] Retorno sobre o investimento (ROI) previsto</text:span></text:p>
      <text:p text:style-name="P1"><text:span text:style-name="T2">[ ] Principais Expectativas e Prioridades das Partes Interessadas</text:span></text:p>
      <text:p text:style-name="P1"><text:span text:style-name="T2">[ ] Método de Execução do Projeto (por exemplo, Projeto-Licitação-Construção, Projeto-Construção, Gerenciamento de Construção com Assunção de Riscos) (Projeto-Licitação-Construção, Projeto e construção, Gerenciamento de Mudanças com Avaliação de Riscos, Entrega de Projetos Integrada (EPI))</text:span></text:p>
      <text:p text:style-name="P1"><text:span text:style-name="T2">[ ] Data original de conclusão do projeto</text:span></text:p>
      <text:p text:style-name="P1"><text:span text:style-name="T2">[ ] Indicadores-chave de desempenho (KPIs) para o sucesso</text:span></text:p>
      <text:p text:style-name="P1"><text:span text:style-name="T2">[ ] Restrições e Limitações (por exemplo, restrições do site, requisitos regulamentares)</text:span></text:p>
      <text:p text:style-name="P1"/>
      <text:p text:style-name="P1"><text:span text:style-name="T1">--- DESIGN E PLANEAMENTO ---</text:span></text:p>
      <text:p text:style-name="P1"><text:span text:style-name="T2">[ ] Descreva o conceito inicial do projeto e as suas principais premissas.</text:span></text:p>
      <text:p text:style-name="P1"><text:span text:style-name="T2">[ ] Foram utilizadas técnicas de BIM (Modelagem da Informação da Construção) na fase de projeto? (Sim, Não, Parcialmente)</text:span></text:p>
      <text:p text:style-name="P1"><text:span text:style-name="T2">[ ] Estimativa do número inicial de horas dedicadas ao desenvolvimento do projeto.</text:span></text:p>
      <text:p text:style-name="P1"><text:span text:style-name="T2">[ ] Que alternativas de design foram consideradas (se houver)? (Projetos Alternativos de Infraestrutura, Sistemas Estruturais Alternativos, Diferentes opções de materiais, Layout Arquitetónico Modificado, Componentes pré-fabricados., Nenhum)</text:span></text:p>
      <text:p text:style-name="P1"><text:soft-page-break/><text:span text:style-name="T2">[ ] Resuma os motivos que justificam a escolha da abordagem de design utilizada em comparação com outras alternativas.</text:span></text:p>
      <text:p text:style-name="P1"><text:span text:style-name="T2">[ ] Foram utilizados elementos de design padrão ou repetitivos? (Sim, Não)</text:span></text:p>
      <text:p text:style-name="P1"><text:span text:style-name="T2">[ ] Registe todas as áreas em que a simplificação do design foi inicialmente rejeitada e as razões por trás dessa rejeição.</text:span></text:p>
      <text:p text:style-name="P1"><text:span text:style-name="T2">[ ] Data da última revisão do projeto.</text:span></text:p>
      <text:p text:style-name="P1"/>
      <text:p text:style-name="P1"><text:span text:style-name="T1">--- MATERIAIS E COMPONENTES ---</text:span></text:p>
      <text:p text:style-name="P1"><text:span text:style-name="T2">[ ] Especificação padrão para a composição do concreto? (Sim – Cumpre os requisitos., Não – Possibilidade de otimização.)</text:span></text:p>
      <text:p text:style-name="P1"><text:span text:style-name="T2">[ ] Tipo de aço atual (por exemplo, ASTM A36)</text:span></text:p>
      <text:p text:style-name="P1"><text:span text:style-name="T2">[ ] Foram consideradas alternativas para os tipos de aço? (Não, Sim — Avaliado para identificar possíveis reduções de custos.)</text:span></text:p>
      <text:p text:style-name="P1"><text:span text:style-name="T2">[ ] Descrição das opções de materiais alternativos</text:span></text:p>
      <text:p text:style-name="P1"><text:span text:style-name="T2">[ ] Estimativa de redução de custos (materiais alternativos)</text:span></text:p>
      <text:p text:style-name="P1"><text:span text:style-name="T2">[ ] Fichas de Especificações de Materiais (Alternativas)</text:span></text:p>
      <text:p text:style-name="P1"><text:span text:style-name="T2">[ ] Quais materiais poderiam ser substituídos para otimizar custos ou melhorar o desempenho? (Concreto, Aço, Madeira, Isolamento, Cobertura)</text:span></text:p>
      <text:p text:style-name="P1"/>
      <text:p text:style-name="P1"><text:span text:style-name="T1">--- MÉTODOS DE CONSTRUÇÃO ---</text:span></text:p>
      <text:p text:style-name="P1"><text:span text:style-name="T2">[ ] Análise da Sequência de Construção (Sequência Atual em Revisão, Sequenciamento alternativo em análise., Não são necessárias alterações.)</text:span></text:p>
      <text:p text:style-name="P1"><text:span text:style-name="T2">[ ] Descreva as potenciais oportunidades de pré-fabricação.</text:span></text:p>
      <text:p text:style-name="P1"><text:span text:style-name="T2">[ ] Estimativa da redução das horas de trabalho (se aplicável)</text:span></text:p>
      <text:p text:style-name="P1"><text:span text:style-name="T2">[ ] Técnicas de construção avaliadas. (Princípios da Construção Enxuta, Modelagem da Informação da Construção (MIC), Construção Modular, Impressão 3D, Logística do local aprimorada., Nenhum)</text:span></text:p>
      <text:p text:style-name="P1"><text:span text:style-name="T2">[ ] Análise da Utilização de Equipamentos (Utilização Ótima dos Equipamentos, Análise de Custos de Aluguel de Equipamentos, Equipamentos alternativos considerados, Melhorias na eficiência dos equipamentos implementadas.)</text:span></text:p>
      <text:p text:style-name="P1"><text:span text:style-name="T2">[ ] Registe todas as alterações na Metodologia de Construção.</text:span></text:p>
      <text:p text:style-name="P1"><text:soft-page-break/></text:p>
      <text:p text:style-name="P1"><text:span text:style-name="T1">--- SELEÇÃO E GESTÃO DE SUBCONTRATADOS ---</text:span></text:p>
      <text:p text:style-name="P1"><text:span text:style-name="T2">[ ] O processo de licitação é adequado? (Processo de Lances Totalmente Competitivo, Leilão com um número limitado de participantes., Justificativa para a escolha de um único fornecedor é obrigatória.)</text:span></text:p>
      <text:p text:style-name="P1"><text:span text:style-name="T2">[ ] Número de propostas recebidas</text:span></text:p>
      <text:p text:style-name="P1"><text:span text:style-name="T2">[ ] Justificativa para a seleção de um único fornecedor (se aplicável)</text:span></text:p>
      <text:p text:style-name="P1"><text:span text:style-name="T2">[ ] Qual o status de pré-qualificação do subcontratado? (Totalmente pré-qualificado(a), Requer análise adicional., Não pré-qualificado(a))</text:span></text:p>
      <text:p text:style-name="P1"><text:span text:style-name="T2">[ ] Certificados de Seguro de Subcontratados</text:span></text:p>
      <text:p text:style-name="P1"><text:span text:style-name="T2">[ ] Resumo do desempenho anterior do subcontratado.</text:span></text:p>
      <text:p text:style-name="P1"><text:span text:style-name="T2">[ ] Preço da proposta do subcontratado</text:span></text:p>
      <text:p text:style-name="P1"><text:span text:style-name="T2">[ ] Tipo de contrato? (Preço Fixo, Custo mais margem de lucro, Tempo e Materiais)</text:span></text:p>
      <text:p text:style-name="P1"/>
      <text:p text:style-name="P1"><text:span text:style-name="T1">--- INTEGRAÇÃO DE SISTEMAS ---</text:span></text:p>
      <text:p text:style-name="P1"><text:span text:style-name="T2">[ ] Descreva as práticas atuais de coordenação entre os sistemas de climatização, ventilação e aquecimento (HVAC), elétrico e de canalização.</text:span></text:p>
      <text:p text:style-name="P1"><text:span text:style-name="T2">[ ] As ferramentas BIM (Modelagem de Informações da Construção) estão sendo utilizadas para a coordenação de sistemas? Em caso afirmativo, quais? (Sim, Revit., Sim, ArchiCAD., Sim, Navisworks., Sim, Outro (especifique no campo de texto longo)., Não)</text:span></text:p>
      <text:p text:style-name="P1"><text:span text:style-name="T2">[ ] Redução estimada de conflitos/incompatibilidades através da melhoria da coordenação dos sistemas (em percentagem).</text:span></text:p>
      <text:p text:style-name="P1"><text:span text:style-name="T2">[ ] Que potenciais desafios de integração foram identificados? (Limitações de espaço, Acessibilidade de equipamentos, Ruído e Vibração, Estética, Conformidade com os padrões de codificação, Outro (especificar no campo de texto longo))</text:span></text:p>
      <text:p text:style-name="P1"><text:span text:style-name="T2">[ ] Descreva quaisquer métodos alternativos de roteamento ou integração propostos para os serviços, de forma a minimizar conflitos.</text:span></text:p>
      <text:p text:style-name="P1"><text:span text:style-name="T2">[ ] Existe uma programação estabelecida para as reuniões de coordenação centralizada dos sistemas? Em caso afirmativo, com que frequência? (Semanal, Quinzenal, Mensal, Sem horário definido.)</text:span></text:p>
      <text:p text:style-name="P1"/>
      <text:p text:style-name="P1"><text:span text:style-name="T1">--- ANÁLISE DO CUSTO DO CICLO DE VIDA ---</text:span></text:p>
      <text:p text:style-name="P1"><text:span text:style-name="T2">[ ] Custo Inicial Estimado da Construção</text:span></text:p>
      <text:p text:style-name="P1"><text:soft-page-break/><text:span text:style-name="T2">[ ] Custo anual estimado de manutenção (ano 1)</text:span></text:p>
      <text:p text:style-name="P1"><text:span text:style-name="T2">[ ] Custo operacional anual estimado (energia, água, etc. – ano 1)</text:span></text:p>
      <text:p text:style-name="P1"><text:span text:style-name="T2">[ ] Custo anual estimado do seguro</text:span></text:p>
      <text:p text:style-name="P1"><text:span text:style-name="T2">[ ] Custo anual estimado do imposto predial.</text:span></text:p>
      <text:p text:style-name="P1"><text:span text:style-name="T2">[ ] Taxa de Desconto Estimada (para o Cálculo do Valor Presente)</text:span></text:p>
      <text:p text:style-name="P1"><text:span text:style-name="T2">[ ] Tempo de vida útil estimado (anos)</text:span></text:p>
      <text:p text:style-name="P1"><text:span text:style-name="T2">[ ] Pressupostos utilizados para as estimativas de custos do ciclo de vida (por exemplo, taxas de inflação, custos operacionais futuros).</text:span></text:p>
      <text:p text:style-name="P1"/>
      <text:p text:style-name="P1"><text:span text:style-name="T1">--- SUSTENTABILIDADE E IMPACTO AMBIENTAL ---</text:span></text:p>
      <text:p text:style-name="P1"><text:span text:style-name="T2">[ ] Os materiais reciclados têm prioridade? (Sim, Não, Parcial/Considerado)</text:span></text:p>
      <text:p text:style-name="P1"><text:span text:style-name="T2">[ ] Valor-alvo de U para o invólucro do edifício (W/m²·K)</text:span></text:p>
      <text:p text:style-name="P1"><text:span text:style-name="T2">[ ] Que estratégias sustentáveis estão a ser consideradas? (Integração de Painéis Solares, Captação de Água da Chuva, Implementação de Telhados Verdes, Projeto de Ventilação Natural, Materiais com baixo teor de COV)</text:span></text:p>
      <text:p text:style-name="P1"><text:span text:style-name="T2">[ ] Descrição das iniciativas para minimizar o desperdício de materiais durante a construção.</text:span></text:p>
      <text:p text:style-name="P1"><text:span text:style-name="T2">[ ] Está a ser obtida uma certificação LEED ou outra certificação de construção sustentável? (Sim., Não, Tendo em conta / Considerando)</text:span></text:p>
      <text:p text:style-name="P1"><text:span text:style-name="T2">[ ] Redução estimada no consumo de energia (em percentagem)</text:span></text:p>
      <text:p text:style-name="P1"><text:span text:style-name="T2">[ ] Detalhes sobre a origem dos materiais sustentáveis (por exemplo, fornecedores locais, certificações).</text:span></text:p>
      <text:p text:style-name="P1"/>
      <text:p text:style-name="P1"><text:span text:style-name="T1">--- AVALIAÇÃO E MITIGAÇÃO DE RISCOS ---</text:span></text:p>
      <text:p text:style-name="P1"><text:span text:style-name="T2">[ ] Identifique os riscos potenciais (custo, cronograma, qualidade, segurança).</text:span></text:p>
      <text:p text:style-name="P1"><text:span text:style-name="T2">[ ] Impacto Estimado de Cada Risco nos Custos (€)</text:span></text:p>
      <text:p text:style-name="P1"><text:span text:style-name="T2">[ ] Categoria de risco (custo, cronograma, qualidade, segurança, impacto ambiental) (Custo, Agendar / Programar, Qualidade, Segurança, Ambiental)</text:span></text:p>
      <text:p text:style-name="P1"><text:soft-page-break/><text:span text:style-name="T2">[ ] Possíveis Estratégias de Mitigação (Planeamento de Contingência, Engenharia de Valor, Materiais alternativos, Comunicação aprimorada., Construção por Fases, Aquisição Antecipada)</text:span></text:p>
      <text:p text:style-name="P1"><text:span text:style-name="T2">[ ] Prioridade do Risco (Alta, Média, Baixa) (Alto, Médio, Baixo)</text:span></text:p>
      <text:p text:style-name="P1"><text:span text:style-name="T2">[ ] Data de Conclusão da Implementação das Medidas de Mitigação</text:span></text:p>
      <text:p text:style-name="P1"><text:span text:style-name="T2">[ ] Descrição detalhada da ação de mitigação proposta.</text:span></text:p>
      <text:p text:style-name="P1"><text:span text:style-name="T2">[ ] Parte Responsável pela Mitigação</text:span></text:p>
      <text:p text:style-name="P1"><text:span text:style-name="T2">[ ] Estado do Risco (Aberto, Em Andamento, Encerrado) (Abrir, Em andamento., Fechado)</text:span></text:p>
      <text:p text:style-name="P1"/>
      <text:p text:style-name="P1"><text:span text:style-name="T1">--- GESTÃO DE COMPRAS E CONTRATOS ---</text:span></text:p>
      <text:p text:style-name="P1"><text:span text:style-name="T2">[ ] Estratégia de aquisições definida? (Licitação Competitiva, Proposta Negociada, Projeto e construção (integrados), Aceleração de processo.)</text:span></text:p>
      <text:p text:style-name="P1"><text:span text:style-name="T2">[ ] Resumo dos Critérios de Avaliação das Propostas</text:span></text:p>
      <text:p text:style-name="P1"><text:span text:style-name="T2">[ ] Número de propostas recebidas.</text:span></text:p>
      <text:p text:style-name="P1"><text:span text:style-name="T2">[ ] Tipo de contrato (Preço Fixo, Custo mais margem, Tempo e Materiais, Preço Unitário)</text:span></text:p>
      <text:p text:style-name="P1"><text:span text:style-name="T2">[ ] Principais Riscos Contratuais Identificados e Planos de Mitigação</text:span></text:p>
      <text:p text:style-name="P1"><text:span text:style-name="T2">[ ] Data limite para apresentação de propostas</text:span></text:p>
      <text:p text:style-name="P1"><text:span text:style-name="T2">[ ] Carregue os principais documentos da proposta (por exemplo, folhas de proposta, declarações de qualificação).</text:span></text:p>
      <text:p text:style-name="P1"><text:span text:style-name="T2">[ ] Tipo de cronograma de pagamentos? (Pagamentos Progressivos, Baseado em marcos definidos, Valor fixo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construction/value-engineering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4:16.216000000</meta:creation-date>
    <dc:date>2026-08-27T07:34:16.216000000</dc:date>
    <meta:document-statistic meta:table-count="0" meta:image-count="0" meta:object-count="0" meta:page-count="5" meta:paragraph-count="91" meta:word-count="1173" meta:character-count="7909" meta:non-whitespace-character-count="6825"/>
    <meta:generator>LibreOffice/24.2.7.2$Linux_X86_64 LibreOffice_project/420$Build-2</meta:generator>
  </office:meta>
</office:document-meta>
</file>