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automatic-styles>
    <style:style style:name="co1" style:family="table-column">
      <style:table-column-properties fo:break-before="auto" style:column-width="9.7402in"/>
    </style:style>
    <style:style style:name="co2" style:family="table-column">
      <style:table-column-properties fo:break-before="auto" style:column-width="0.4752in"/>
    </style:style>
    <style:style style:name="co3" style:family="table-column">
      <style:table-column-properties fo:break-before="auto" style:column-width="0.4854in"/>
    </style:style>
    <style:style style:name="co4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</office:automatic-styles>
  <office:body>
    <office:spreadsheet>
      <table:calculation-settings table:automatic-find-labels="false" table:use-regular-expressions="false" table:use-wildcards="true"/>
      <table:table table:name="6a8fe834bdd338bdb052b506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row table:style-name="ro1">
          <table:table-cell office:value-type="string" calcext:value-type="string">
            <text:p>Label</text:p>
          </table:table-cell>
          <table:table-cell office:value-type="string" calcext:value-type="string">
            <text:p>Value</text:p>
          </table:table-cell>
          <table:table-cell office:value-type="string" calcext:value-type="string">
            <text:p>Notes</text:p>
          </table:table-cell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Created by ChecklistGuro (https://checklistguro.com)</text:p>
          </table:table-cell>
          <table:table-cell table:number-columns-repeated="2"/>
        </table:table-row>
        <table:table-row table:style-name="ro1" table:number-rows-repeated="2">
          <table:table-cell table:number-columns-repeated="3"/>
        </table:table-row>
        <table:table-row table:style-name="ro1">
          <table:table-cell office:value-type="string" calcext:value-type="string">
            <text:p>Vorbereitungen vor der Inspektion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Geplantes Datum der Inspektion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Geplanter Beginn der Inspektion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Genehmigungsnummer (SELECTION options: Lizenz A, Genehmigung B, Berechtigung C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Wetterbedingungen (SELECTION options: Verständlich, Bewölkt, Regnerisch, Windig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heckliste für Sicherheitsausrüstung (Verfügbarkeit bestätigen) (SELECTION options: Schutzhelm, Schutzbrille, Nutzen Sie die Vorteile von, Handschuh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Gibt es vor der Inspektion ungewöhnliche Beobachtungen oder Bedenken? (TEXT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Turmprüfung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urmhöhe (in Metern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Grundvoraussetzung (SELECTION options: Ausgezeichnet, Gut, Fair, Schlech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eschreiben Sie alle sichtbaren Risse oder Beschädigungen.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Rissbreite (in mm, falls zutreffend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Zustand der Zugangstreppe (SELECTION options: Gut., Fair, Schlech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um der letzten Inspektion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Unterschrift des Prüfers (SIGNATURE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Überprüfung der Rotorblätter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eriennummer des Blades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Zustand der Vorderkante der Turbinenschaufel (SELECTION options: Ausgezeichnet, Gut, Fair, Schlecht, Starke Erosion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eschreibung von Schäden an der Klinge (falls vorhanden)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Foto der Beschädigung eines Rotorblatts (Vorderseite) (UPLOA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Risslänge (mm) – falls zutreffend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Festgestellte Schadensarten (SELECTION options: Hacken, Erosion, Delamination, Blitzschlag, Abbau von Farbe/Lack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Zustand der Schaufenspitze (SELECTION options: Normal, Leichte Gebrauchsspuren, Deutliche Abnutzung, Vorhandene Schäden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Inspektion der Triebwerksgondel (Außenseite)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ußentemperatur (°C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ichtbare Beschädigungen (Karosserie) (SELECTION options: Keine, Kratzer, Dellen, Korrosion, Riss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eschreibung etwaiger festgestellter Schäden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Zustand der Lüftungsgitter (SELECTION options: Verständlich, Teilweise verdeckt, Blockier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Fügen Sie Fotos der Außenansicht hinzu. (UPLOA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Luftfeuchtigkeit (%) (NUMBER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Getriebeinspektion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Ölstand im Getriebe (mm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Getriebeöl-Temperatur (°C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chwingungspegel des Getriebes (mm/s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Ölzustand – Visuelle Inspektion (SELECTION options: Sauber, Leicht bewölkt, Bewölkt, Kontaminier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ind ungewöhnliche Geräusche wahrnehmbar?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um des letzten Ölwechsels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Foto einer Getriebeölprobe (UPLOAD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Generatorprüfung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Generatortemperatur (°C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Lagertemperatur (°C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pannung (V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ktuell (A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Kühlmittelstand (SELECTION options: Voll, Normal, Niedrig, Le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Hinweise zum Zustand des Kühlmittels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Wickelzustand (SELECTION options: Ausgezeichnet, Gut, Fair, Schlech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Generiertes Bild (falls zutreffend) (UPLOAD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Inspektion des Hydrauliksystems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Füllstand der Hydraulikflüssigkeit (in Zoll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emperatur des Hydraulikölbehälters (°C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ruck der Hydraulikpumpe (psi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Flüssiger Zustand (SELECTION options: Ausgezeichnet, Gut., Fair, Schlech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Wurde ein Datenleck festgestellt? (SELECTION options: Ja, Nein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eschreibung des Lecks (falls zutreffend)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Foto des Hydrauliksystems (falls Probleme festgestellt wurden) (UPLOAD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Überprüfung des Bremssystems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remsbelagstärke (mm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Rotorspielraum (mm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Zustand der Bremsbeläge (SELECTION options: Ausgezeichnet, Gut, Fair, Schlech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remsflüssigkeitsstand (SELECTION options: Voll, Ausreichend, Niedrig, Kritisch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Hinweise zur Leistung des Bremssystems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um des letzten Austauschs der Bremsbeläge (DATE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Überprüfung des Giersteuerungssystems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rehzahl des Yaw-Motors (U/min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emperatur des Drehlagers (°C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Gierbremsendruck (PSI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Zustand der Schmierstoffversorgung der Lager (SELECTION options: Gut, Fair, Schlech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Zustand der Zahnradverbindung (SELECTION options: Optimal, Etwas locker, Zu eng.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Hinweise zum Betrieb des Motors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Letztes Schmierdatum (DATE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Anemometer und Sensoren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Windgeschwindigkeitsanzeige (m/s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Windrichtungsanzeige (in Grad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ensorenstatus (SELECTION options: In Betrieb befindlich / Betriebsbereit, Leistungsabfall, Fehlgeschlagen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Letztes Kalibrierungsdatum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Lesezeit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nmerkungen/Beobachtungen (TEXT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Blitzschutzanlage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um der letzten Inspektion des Blitzschutzsystems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rdungswiderstand (Ohm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Zustand des Überspannungsschutzgeräts (SELECTION options: Gut., Fair, Schlecht, Muss ersetzt werden.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ereiche, in denen potenziell Risiken bestehen? (SELECTION options: Turmspitze, Kabeleinführungsstellen, Erdungssystem, Keine gefunden.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etaillierte Beobachtungen/Notizen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Fotos des Erdungssystems (UPLOAD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Elektrische Verbindungen und Verkabelung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Zustand der Kabelisolierung (SELECTION options: Ausgezeichnet, Gut, Fair, Schlecht, Nicht zutreffend.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Kabellänge (in Metern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nzugsmoment der Verbinder (SELECTION options: Sicher, Etwas locker, locker, N/A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eobachtungen/Anmerkungen zur Verkabelung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Foto der Verkabelung hochladen (falls Probleme festgestellt wurden). (UPLOA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achweise von Korrosion (SELECTION options: Ja, Nein, Nicht zutreffend.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Dokumentation und Berichterstellung nach der Inspektion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um der Inspektion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eginn der Inspektion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ndzeit der Inspektion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Zusammenfassung der Ergebnisse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Gesamtzeit für die Inspektion (Stunden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Unterstützte Foto-/Videoformate (UPLOA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Gesamtbewertung des Zustands (SELECTION options: Ausgezeichnet, Gut, Fair, Schlech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Unterschrift des Prüfers (SIGNATURE)</text:p>
          </table:table-cell>
          <table:table-cell table:number-columns-repeated="2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Noto Sans CJK SC" style:font-size-asian="10pt" style:language-asian="zh" style:country-asian="CN" style:font-name-complex="Noto Sans Devanagari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DejaVu Sans'" style:font-family-generic-asian="system" style:font-pitch-asian="variable" style:font-size-asian="12pt" style:language-asian="zh" style:country-asian="CN" style:font-family-complex="'Noto Sans'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Noto Sans CJK SC" style:font-family-asian="'Noto Sans CJK SC'" style:font-family-generic-asian="system" style:font-pitch-asian="variable" style:font-size-asian="10pt" style:font-name-complex="Noto Sans Devanagari" style:font-family-complex="'Noto Sans Devanagari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7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document-statistic meta:table-count="1" meta:cell-count="104" meta:object-count="0"/>
    <meta:generator>LibreOffice/24.2.7.2$Linux_X86_64 LibreOffice_project/420$Build-2</meta:generator>
  </office:meta>
</office:document-meta>
</file>